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style="urn:oasis:names:tc:opendocument:xmlns:style:1.0" xmlns:fo="urn:oasis:names:tc:opendocument:xmlns:xsl-fo-compatible:1.0" xmlns:text="urn:oasis:names:tc:opendocument:xmlns:text:1.0" xmlns:draw="urn:oasis:names:tc:opendocument:xmlns:drawing:1.0" xmlns:svg="urn:oasis:names:tc:opendocument:xmlns:svg-compatible:1.0" xmlns:table="urn:oasis:names:tc:opendocument:xmlns:table:1.0" xmlns:xlink="http://www.w3.org/1999/xlink" office:version="1.2">
  <office:automatic-styles>
    <style:style style:name="org" style:family="paragraph">
      <style:paragraph-properties fo:text-align="center"/>
      <style:text-properties style:font-name="Fredoka" fo:font-size="18pt" fo:font-weight="bold" fo:color="#0e3b2e"/>
    </style:style>
    <style:style style:name="sub" style:family="paragraph">
      <style:paragraph-properties fo:text-align="center" fo:margin-bottom="0.15cm"/>
      <style:text-properties style:font-name="Fredoka" fo:font-size="9pt" fo:letter-spacing="0.06cm" fo:color="#b5651d" fo:font-weight="bold"/>
    </style:style>
    <style:style style:name="rule" style:family="paragraph">
      <style:paragraph-properties fo:border-bottom="0.08cm solid #4fae7e" fo:padding-bottom="0.1cm" fo:margin-bottom="0.5cm"/>
    </style:style>
    <style:style style:name="fieldL" style:family="paragraph">
      <style:paragraph-properties fo:margin-bottom="0.1cm"/>
      <style:text-properties fo:font-size="10pt" fo:color="#5a635c"/>
    </style:style>
    <style:style style:name="title" style:family="paragraph">
      <style:paragraph-properties fo:margin-top="0.5cm" fo:margin-bottom="0.3cm"/>
      <style:text-properties style:font-name="Fredoka" fo:font-size="22pt" fo:font-weight="bold" fo:color="#0e3b2e"/>
    </style:style>
    <style:style style:name="body" style:family="paragraph">
      <style:paragraph-properties fo:margin-bottom="0.32cm" fo:line-height="160%" fo:text-align="justify"/>
      <style:text-properties fo:font-size="11pt"/>
    </style:style>
    <style:style style:name="bodyC" style:family="paragraph">
      <style:paragraph-properties fo:margin-bottom="0.32cm" fo:line-height="160%" fo:text-align="center"/>
      <style:text-properties fo:font-size="12pt"/>
    </style:style>
    <style:style style:name="center" style:family="paragraph">
      <style:paragraph-properties fo:text-align="center"/>
    </style:style>
    <style:style style:name="lema" style:family="paragraph">
      <style:paragraph-properties fo:text-align="center" fo:margin-top="0.6cm" fo:border-top="0.02cm solid #e4dcc6" fo:padding-top="0.3cm"/>
      <style:text-properties style:font-name="Fredoka" fo:font-size="12pt" fo:font-style="italic" fo:color="#b5651d"/>
    </style:style>
    <style:style style:name="foot" style:family="paragraph">
      <style:paragraph-properties fo:text-align="center" fo:margin-top="0.1cm"/>
      <style:text-properties fo:font-size="8pt" fo:color="#8f897a"/>
    </style:style>
    <style:style style:name="sig" style:family="paragraph">
      <style:paragraph-properties fo:margin-top="1.2cm"/>
      <style:text-properties fo:font-size="10pt"/>
    </style:style>
    <style:style style:name="fr1" style:family="graphic">
      <style:graphic-properties text:anchor-type="as-char" style:vertical-pos="middle" style:vertical-rel="text"/>
    </style:style>
    <style:style style:name="hl" style:family="text">
      <style:text-properties fo:color="#b5651d" fo:font-weight="bold"/>
    </style:style>
    <style:style style:name="bd" style:family="text">
      <style:text-properties style:font-name="Fredoka" fo:font-weight="bold" fo:color="#0e3b2e"/>
    </style:style>
    <style:style style:name="bigname" style:family="paragraph">
      <style:paragraph-properties fo:text-align="center" fo:margin-top="0.3cm" fo:margin-bottom="0.3cm" fo:border-bottom="0.04cm dashed #e4dcc6" fo:padding-bottom="0.2cm"/>
      <style:text-properties style:font-name="Fredoka" fo:font-size="26pt" fo:font-weight="bold" fo:color="#0e3b2e"/>
    </style:style>
    <style:style style:name="h1cert" style:family="paragraph">
      <style:paragraph-properties fo:text-align="center" fo:margin-bottom="0.6cm"/>
      <style:text-properties style:font-name="Fredoka" fo:font-size="34pt" fo:font-weight="bold" fo:color="#0e3b2e"/>
    </style:style>
  </office:automatic-styles>
  <office:body>
    <office:text>
      <text:p text:style-name="center"><draw:frame draw:style-name="fr1" svg:width="1.8cm" svg:height="1.8cm" text:anchor-type="as-char"><draw:image xlink:href="Pictures/logo.png" xlink:type="simple" xlink:show="embed"/></draw:frame></text:p>
      <text:p text:style-name="org">CEIP Plurilingüe de Belesar</text:p>
      <text:p text:style-name="sub">Baiona · Pontevedra · Código 36018963</text:p>
      <text:p text:style-name="rule"/>
      <text:p text:style-name="sub">Certificado</text:p>
      <text:p text:style-name="h1cert">de participación</text:p>
      <text:p text:style-name="body"><text:span text:style-name="bd">Don / Dona ____________________________________</text:span>, na súa condición de Secretario/a do CEIP Plurilingüe de Belesar,</text:p>
      <text:p text:style-name="body"><text:span text:style-name="bd">CERTIFICA</text:span> que ____________________________ , con DNI ____________ , participou na actividade ____________________________ , desenvolvida no centro entre os días __/__/____ e __/__/____ , cunha duración total de ____ horas.</text:p>
      <text:p text:style-name="body">E para que así conste aos efectos oportunos, asino o presente certificado.</text:p>
      <text:p text:style-name="sig">Baiona, a __ de __________ de 2026</text:p>
      <text:p text:style-name="sig">Asdo.: <text:span text:style-name="bd">Secretaría</text:span>          Visto e prace: <text:span text:style-name="bd">Dirección</text:span></text:p>
      <text:p text:style-name="lema">“Soñamos o porvir”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fo="urn:oasis:names:tc:opendocument:xmlns:xsl-fo-compatible:1.0" xmlns:svg="urn:oasis:names:tc:opendocument:xmlns:svg-compatible:1.0" xmlns:text="urn:oasis:names:tc:opendocument:xmlns:text:1.0" office:version="1.2">
  <office:font-face-decls>
    <style:font-face style:name="Nunito" svg:font-family="Nunito"/>
    <style:font-face style:name="Fredoka" svg:font-family="Fredoka"/>
  </office:font-face-decls>
  <office:styles>
    <style:default-style style:family="paragraph">
      <style:text-properties style:font-name="Nunito" fo:font-size="11pt" fo:color="#23332d"/>
    </style:default-style>
    <style:style style:name="Standard" style:family="paragraph">
      <style:text-properties style:font-name="Nunito" fo:font-size="11pt"/>
    </style:style>
  </office:styles>
  <office:automatic-styles>
    <style:page-layout style:name="pm1">
      <style:page-layout-properties fo:page-width="21cm" fo:page-height="29.7cm" style:print-orientation="portrait" fo:margin-top="2cm" fo:margin-bottom="1.8cm" fo:margin-left="2.2cm" fo:margin-right="2.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dc:title>Certificado</dc:title>
    <meta:generator>CEIP Belesar</meta:generator>
  </office:meta>
</office:document-meta>
</file>